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abf42eeafe3d2de1f49005126e22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s:weihnachtsmarkt"/><text:bookmark-start text:name="__RefHeading___weihnachtsmarkt_in_der_weststadt_1"/><text:bookmark-start text:name="weihnachtsmarkt_in_der_weststadt"/>Weihnachtsmarkt in der Weststadt<text:bookmark-end text:name="__RefHeading___weihnachtsmarkt_in_der_weststadt_1"/><text:bookmark-end text:name="weihnachtsmarkt_in_der_weststadt"/></text:h>
      <text:p text:style-name="Text_20_body">
<draw:frame draw:style-name="mediacenter" draw:name="0" text:anchor-type="paragraph" draw:z-index="0" svg:width="15.875cm" svg:height="13.743374558304cm"><draw:image xlink:href="Pictures/85abf42eeafe3d2de1f49005126e2269.png" xlink:type="simple" xlink:show="embed" xlink:actuate="onLoad"/></draw:frame>
Am <text:span text:style-name="Strong_20_Emphasis">Sonntag, 2023-12-17 von 14 - 18 Uhr</text:span> im Einkaufszentrum Elbestraße.</text:p>
      <text:p text:style-name="Text_20_body">( Uhr Adventssingen in der Emmauskirche.)</text:p>
      <text:p text:style-name="Text_20_body"><text:a xlink:type="simple" xlink:href="https://bs-west.de/weihnachtsmarkt_weststadt_2023.pdf" text:style-name="Internet_20_link" text:visited-style-name="Visited_20_Internet_20_Link">Flyer als 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12:00</meta:creation-date>
    <dc:creator>Generated</dc:creator>
    <dc:date>2026-08-20T21::12:00</dc:date>
    <dc:language>en-US</dc:language>
    <meta:editing-cycles>1</meta:editing-cycles>
    <meta:editing-duration>PT0S</meta:editing-duration>
    <dc:title>infos:weihnachtsmarkt</dc:title>
  </office:meta>
</office:document-meta>
</file>