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b67712d48332fa7abf0d849d5ad75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fos:sommerfest_weststadt"/><text:bookmark-start text:name="__RefHeading___sommerfest_der_weststadt_1"/><text:bookmark-start text:name="sommerfest_der_weststadt"/>Sommerfest der Weststadt<text:bookmark-end text:name="__RefHeading___sommerfest_der_weststadt_1"/><text:bookmark-end text:name="sommerfest_der_weststadt"/></text:h>
      <text:p text:style-name="Text_20_body">
<draw:frame draw:style-name="mediacenter" draw:name="0" text:anchor-type="paragraph" draw:z-index="0" svg:width="15.875cm" svg:height="9.1751867413632cm"><draw:image xlink:href="Pictures/8cb67712d48332fa7abf0d849d5ad752.png" xlink:type="simple" xlink:show="embed" xlink:actuate="onLoad"/></draw:frame>
Am <text:span text:style-name="Strong_20_Emphasis">Samstag, 2025-06-21 von 15 - 19 Uhr</text:span> </text:p>
      <text:p text:style-name="Text_20_body"><text:span text:style-name="">NEU(!)</text:span> 
<text:span text:style-name="">Am <text:span text:style-name="">Alsterplatz</text:span>.</text:span></text:p>
      <text:list text:style-name="List_20_1" text:continue-numbering="false">
        <text:list-item>
          <text:p text:style-name="List_20_1_Content_First"> Livemusik</text:p>
        </text:list-item>
        <text:list-item>
          <text:p text:style-name="List_20_1_Content"> Programm für Jung und Alt</text:p>
        </text:list-item>
        <text:list-item>
          <text:p text:style-name="List_20_1_Content"> Showeinlagen</text:p>
        </text:list-item>
        <text:list-item>
          <text:p text:style-name="List_20_1_Content"> Kinderprogramm</text:p>
        </text:list-item>
        <text:list-item>
          <text:p text:style-name="List_20_1_Content"> Kühles vom Faß</text:p>
        </text:list-item>
        <text:list-item>
          <text:p text:style-name="List_20_1_Content"> Heisses vom Grill</text:p>
        </text:list-item>
        <text:list-item>
          <text:p text:style-name="List_20_1_Content_Last"> Internationale Spezialitä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3::33:31</meta:creation-date>
    <dc:creator>Generated</dc:creator>
    <dc:date>2026-08-20T23::33:31</dc:date>
    <dc:language>en-US</dc:language>
    <meta:editing-cycles>1</meta:editing-cycles>
    <meta:editing-duration>PT0S</meta:editing-duration>
    <dc:title>infos:sommerfest_weststadt</dc:title>
  </office:meta>
</office:document-meta>
</file>