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infos:fibs_ostern"/><text:bookmark-start text:name="__RefHeading___oster-fibsferien_voller_abenteuer_fuer_kinder_und_jugendliche_1"/><text:bookmark-start text:name="oster-fibsferien_voller_abenteuer_fuer_kinder_und_jugendliche"/>Oster-FiBS: Ferien voller Abenteuer für Kinder und Jugendliche<text:bookmark-end text:name="__RefHeading___oster-fibsferien_voller_abenteuer_fuer_kinder_und_jugendliche_1"/><text:bookmark-end text:name="oster-fibsferien_voller_abenteuer_fuer_kinder_und_jugendliche"/></text:h>
      <text:p text:style-name="Text_20_body">Pünktlich zu den Osterferien startet das neue Oster-FiBS Programm und bietet Kindern und Jugendlichen von sechs bis 15 Jahren wieder zahlreiche spannende und abwechslungsreiche Aktivitäten. Die Angebote sind ab Freitag, 20. Februar, um 16 Uhr zur Ansicht freigeschaltet. Die Anmeldung für die einzelnen Angebote ist ab Montag, 23. Februar, um 17 Uhr online unter <text:a xlink:type="simple" xlink:href="http://www.unser-ferienprogramm.de/brauschweig" text:style-name="Internet_20_link" text:visited-style-name="Visited_20_Internet_20_Link">www.unser-ferienprogramm.de/brauschweig</text:a> möglich.</text:p>
      <text:p text:style-name="Text_20_body">Von Montag, 23. März bis zum 7. April finden viele Veranstaltungen in und um Braunschweig statt, die zum Entdecken, Erleben und Mitmachen einladen. Ob kreative Workshops, sportliche Herausforderungen oder spannende Ausflüge – das Oster-FiBS-Programm hält für jede und jeden das passende Angebot bereit.</text:p>
      <text:p text:style-name="Text_20_body">Alle Informationen zu den einzelnen Veranstaltungen, Teilnahmebedingungen und eventuellen Kosten finden sich ebenfalls auf der Website. Für Rückfragen steht Christina Strempel unter E-Mail christina.strempel@braunschweig.de oder Telefon 0531 / 470 8526 zur Verfügung.
<text:a xlink:type="simple" xlink:href="http://www.presse-service.de/data.aspx/static/1209841.html" text:style-name="Internet_20_link" text:visited-style-name="Visited_20_Internet_20_Link">Qu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1::05:47</meta:creation-date>
    <dc:creator>Generated</dc:creator>
    <dc:date>2026-08-20T21::05:47</dc:date>
    <dc:language>en-US</dc:language>
    <meta:editing-cycles>1</meta:editing-cycles>
    <meta:editing-duration>PT0S</meta:editing-duration>
    <dc:title>infos:fibs_ostern</dc:title>
  </office:meta>
</office:document-meta>
</file>