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infos:fabs_herbst"/><text:bookmark-start text:name="__RefHeading___herbst-fabs_-_mit_fabs_nach_hohegeiss_im_harz_1"/><text:bookmark-start text:name="herbst-fabs_-_mit_fabs_nach_hohegeiss_im_harz"/>Herbst-FaBS - Mit FaBS nach Hohegeiß im Harz<text:bookmark-end text:name="__RefHeading___herbst-fabs_-_mit_fabs_nach_hohegeiss_im_harz_1"/><text:bookmark-end text:name="herbst-fabs_-_mit_fabs_nach_hohegeiss_im_harz"/></text:h>
      <text:p text:style-name="Text_20_body">Auch in diesem Jahr geht es mit FaBS (Ferien außerhalb Braunschweigs) in den Harz. Von Samstag, 11. bis 18. Oktober können sieben- bis 16-jährige Kinder und Jugendliche eine tolle Zeit im Schullandheim Haus Berlin in Hohegeiß verbringen.</text:p>
      <text:p text:style-name="Text_20_body">Das Haus mit seinem weitläufigen Außengelände bietet eine Menge Komfort. Ausgestattet ist es mit einer großen, beheizten Sporthalle und einem Schwimmbad. Verschiedene Multifunktionsräume, ein Spielraum mit Billard, Kicker und Tischtennis sowie eine Grillhütte runden das Angebot ab. Es gibt Sportturniere, Bastelangebote, Diskos oder Shows. Neben viel Action kommt aber auch die Entspannung nicht zu kurz.</text:p>
      <text:p text:style-name="Text_20_body">Von Hohegeiß geht es für die Teilnehmenden quer durch den Harz auf Entdeckungstour. Mit den ehrenamtlichen Betreuungskräften kann gemeinsam viel erlebt werden: ob nun ein Ausflug in Erlebnisbäder, zur Sommerrodelbahn oder zum Adventure-Golf. Je nach Interessenlage kann hier ausgiebig entdeckt und erkundet werden.</text:p>
      <text:p text:style-name="Text_20_body">Die Herbstfreizeit in Hohegeiß kostet für Teilnehmende aus Braunschweig 291 Euro. Ermäßigungen gibt es für Braunschweig Pass-Inhabende und Geschwister. Nähere Informationen sind unter <text:a xlink:type="simple" xlink:href="http://www.braunschweig.de/fabs" text:style-name="Internet_20_link" text:visited-style-name="Visited_20_Internet_20_Link">www.braunschweig.de/fabs</text:a> zu finden. Hier kann auch das entsprechende Anmeldeformular ausgefüllt werden.</text:p>
      <text:p text:style-name="Text_20_body">Für Fragen steht Antonia Ohlendorf unter Telefon 0531 / 470-8407 oder per Mail an fabs@braunschweig.de zur Verfügung.
<text:a xlink:type="simple" xlink:href="http://www.presse-service.de/data.aspx/static/1197015.html" text:style-name="Internet_20_link" text:visited-style-name="Visited_20_Internet_20_Link">Qu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1::15:30</meta:creation-date>
    <dc:creator>Generated</dc:creator>
    <dc:date>2026-08-20T21::15:30</dc:date>
    <dc:language>en-US</dc:language>
    <meta:editing-cycles>1</meta:editing-cycles>
    <meta:editing-duration>PT0S</meta:editing-duration>
    <dc:title>infos:fabs_herbst</dc:title>
  </office:meta>
</office:document-meta>
</file>