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9c3e9ea4427b59d6a1275716e098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s:2018:20180601_123754_6._sommerfest_der_weststadt"/><text:bookmark-start text:name="__RefHeading___sommerfest_der_weststadt_1"/><text:bookmark-start text:name="sommerfest_der_weststadt"/>6. Sommerfest der Weststadt<text:bookmark-end text:name="__RefHeading___sommerfest_der_weststadt_1"/><text:bookmark-end text:name="sommerfest_der_weststadt"/></text:h>
      <text:p text:style-name="Text_20_body">Los geht's am Samstag, den 16. Juni 2018, 15-19 Uhr in der
<text:a xlink:type="simple" xlink:href="https://www.openstreetmap.org/?mlat=52.24666&amp;mlon=10.48345#map=16/52.2467/10.4834" text:style-name="Internet_20_link" text:visited-style-name="Visited_20_Internet_20_Link">Traunstraße</text:a></text:p>
      <text:p text:style-name="Text_20_body"><text:span text:style-name="Emphasis"><text:span text:style-name="Strong_20_Emphasis">Programm für Jung und Alt</text:span></text:span></text:p>
      <text:p text:style-name="Plugin_Wrap_Paragraph_Centered"><text:span text:style-name="">Livemusik mit „Tutti“ aus Braunschweig</text:span>
<draw:frame draw:style-name="mediacenter" draw:name="Mann mit Gitarre auf der Bühne Legend" text:anchor-type="paragraph" draw:z-index="0" svg:width="10.583333333333cm"><draw:text-box><text:p text:style-name="legendcenter"><draw:frame draw:style-name="mediacenter" draw:name="Mann mit Gitarre auf der Bühne" text:anchor-type="paragraph" draw:z-index="0" svg:width="10.583333333333cm" svg:height="5.8208333333333cm"><draw:image xlink:href="Pictures/cf9c3e9ea4427b59d6a1275716e098c3.png" xlink:type="simple" xlink:show="embed" xlink:actuate="onLoad"/></draw:frame>Mann mit Gitarre auf der Bühne</text:p></draw:text-box></draw:frame></text:p>
      <text:p text:style-name="Text_20_body">Mit Show-Einlagen, Kinderprogramm, Kühles vom Fass, Heißes von Grill, Internationale Spezialität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7::43:43</meta:creation-date>
    <dc:creator>Generated</dc:creator>
    <dc:date>2026-08-20T17::43:43</dc:date>
    <dc:language>en-US</dc:language>
    <meta:editing-cycles>1</meta:editing-cycles>
    <meta:editing-duration>PT0S</meta:editing-duration>
    <dc:title>infos:2018:20180601_123754_6._sommerfest_der_weststadt</dc:title>
  </office:meta>
</office:document-meta>
</file>