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scussion:was_nervt_im_quartier"/>← <text:a xlink:type="simple" xlink:href="https://bs-west.de/discussion:start" text:style-name="Internet_20_link" text:visited-style-name="Visited_20_Internet_20_Link">Diskussionen</text:a></text:p>
      <text:h text:style-name="Heading_20_1" text:outline-level="1"><text:bookmark-start text:name="__RefHeading___was_nervt_im_quartier_1"/><text:bookmark-start text:name="was_nervt_im_quartier"/>Was nervt im Quartier?<text:bookmark-end text:name="__RefHeading___was_nervt_im_quartier_1"/><text:bookmark-end text:name="was_nervt_im_quartier"/></text:h>
      <text:p text:style-name="Text_20_body">//Admin, 2018-03-31 14:28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31:25</meta:creation-date>
    <dc:creator>Generated</dc:creator>
    <dc:date>2026-08-20T23::31:25</dc:date>
    <dc:language>en-US</dc:language>
    <meta:editing-cycles>1</meta:editing-cycles>
    <meta:editing-duration>PT0S</meta:editing-duration>
    <dc:title>discussion:was_nervt_im_quartier</dc:title>
  </office:meta>
</office:document-meta>
</file>