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2bb04e67bb6c41b104b4a2e05eb1a8f8.png"/>
  <manifest:file-entry manifest:media-type="image/jpeg" manifest:full-path="Pictures/3deb80fa0f58e13cf5c4d19226b6d7ed.jpg"/>
  <manifest:file-entry manifest:media-type="image/jpeg" manifest:full-path="Pictures/86530cb739e44ee1385c0a1d1c2c80bd.jpg"/>
  <manifest:file-entry manifest:media-type="image/jpeg" manifest:full-path="Pictures/92669539f0ae4fdf56be46e09b0d25f7.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clubs:stadtteilentwicklung_weststadt:start"/><text:bookmark-start text:name="__RefHeading___stadtteilentwicklung_weststadt_e.v_1"/><text:bookmark-start text:name="stadtteilentwicklung_weststadt_e.v"/>Stadtteilentwicklung Weststadt e.V.<text:bookmark-end text:name="__RefHeading___stadtteilentwicklung_weststadt_e.v_1"/><text:bookmark-end text:name="stadtteilentwicklung_weststadt_e.v"/></text:h>
      <text:p text:style-name="Text_20_body"><draw:frame draw:style-name="mediaright" draw:name="0" text:anchor-type="paragraph" draw:z-index="0" svg:width="5.2916666666667cm" style:rel-width="100%" svg:height="2.7228964401294cm" style:rel-height="scale"><draw:image xlink:href="Pictures/2bb04e67bb6c41b104b4a2e05eb1a8f8.png" xlink:type="simple" xlink:show="embed" xlink:actuate="onLoad"/></draw:frame></text:p>
      <text:p text:style-name="Text_20_body">Stadtteilentwicklung Weststadt e.V. ist ein gemeinnütziger Verein, der im August 2008 von Vertreterinnen und Vertretern der Baugenossenschaft &gt;Wiederaufbau&lt; eG, der Nibelungen-Wohnbau-GmbH Braunschweig und der Stadt Braunschweig gegründet wurde. Vorausgegangen war ein längerer Kooperationsprozess der drei genannten Organisationen: Für ein Teilgebiet des Stadtbezirks Weststadt in Braunschweig wurden gemeinsam Handlungsansätze für eine bauliche Aufwertung und eine soziale Stabilisierung entwickelt und in einem Kooperationsvertrag verbindlich vereinbart.</text:p>
      <text:p text:style-name="Text_20_body">Eine zentrale Maßnahme des Kooperationsvertrages ist der gemeinsame Betrieb der Treffpunkte. Der Verein Stadtteilentwicklung Weststadt e.V. ist Träger der Treffpunkte und wirkt gleichzeitig durch Vernetzung mit den lokalen Akteuren auf den Aufbau eines Quartiersmanagements im Stadtteil hin.</text:p>
      <text:list text:style-name="List_20_1" text:continue-numbering="false">
        <text:list-item>
          <text:p text:style-name="List_20_1_Content_First"> Stadtteilentwicklung Weststadt e. V.</text:p>
        </text:list-item>
        <text:list-item>
          <text:p text:style-name="List_20_1_Content"> c/o Baugenossenschaft Wiederaufbau eG</text:p>
        </text:list-item>
        <text:list-item>
          <text:p text:style-name="List_20_1_Content"> Güldenstraße 25, 38100 Braunschweig</text:p>
        </text:list-item>
        <text:list-item>
          <text:p text:style-name="List_20_1_Content"> Telefon 0531 5903-126</text:p>
        </text:list-item>
        <text:list-item>
          <text:p text:style-name="List_20_1_Content"> Telefax 0531 5903-129</text:p>
        </text:list-item>
        <text:list-item>
          <text:p text:style-name="List_20_1_Content"> <text:a xlink:type="simple" xlink:href="http://stadtteilentwicklung-weststadt.de" text:style-name="Internet_20_link" text:visited-style-name="Visited_20_Internet_20_Link">http://stadtteilentwicklung-weststadt.de</text:a></text:p>
        </text:list-item>
        <text:list-item>
          <text:p text:style-name="List_20_1_Content"> <text:a xlink:type="simple" xlink:href="mailto:info@stadtteilentwicklung-weststadt.de" text:style-name="Internet_20_link" text:visited-style-name="Visited_20_Internet_20_Link">info@stadtteilentwicklung-weststadt.de</text:a></text:p>
        </text:list-item>
        <text:list-item>
          <text:p text:style-name="List_20_1_Content_Last"> Ort: <text:a xlink:type="simple" xlink:href="https://www.openstreetmap.org/?mlat=52.26349&amp;mlon=10.51370#map=19/52.26349/10.51370" text:style-name="Internet_20_link" text:visited-style-name="Visited_20_Internet_20_Link">OpenStreetMap</text:a></text:p>
        </text:list-item>
      </text:list>
      <text:h text:style-name="Heading_20_2" text:outline-level="2"><text:bookmark-start text:name="__RefHeading___treffpunkte_2"/><text:bookmark-start text:name="treffpunkte"/>Treffpunkte<text:bookmark-end text:name="__RefHeading___treffpunkte_2"/><text:bookmark-end text:name="treffpunkte"/></text:h>
      <text:h text:style-name="Heading_20_3" text:outline-level="3"><text:bookmark-start text:name="__RefHeading___treffpunktam_queckenberg_3"/><text:bookmark-start text:name="treffpunktam_queckenberg"/>Treffpunkt: Am Queckenberg<text:bookmark-end text:name="__RefHeading___treffpunktam_queckenberg_3"/><text:bookmark-end text:name="treffpunktam_queckenberg"/></text:h>
      <text:p text:style-name="Text_20_body"><draw:frame draw:style-name="mediacenter" draw:name="1" text:anchor-type="paragraph" draw:z-index="1" svg:width="10.583333333333cm" svg:height="1.3123333333333cm"><draw:image xlink:href="Pictures/3deb80fa0f58e13cf5c4d19226b6d7ed.jpg" xlink:type="simple" xlink:show="embed" xlink:actuate="onLoad"/></draw:frame></text:p>
      <text:list text:style-name="List_20_1" text:continue-numbering="false">
        <text:list-item>
          <text:p text:style-name="List_20_1_Content_First"> Am Queckenberg 1a</text:p>
        </text:list-item>
        <text:list-item>
          <text:p text:style-name="List_20_1_Content"> 38120 Braunschweig</text:p>
        </text:list-item>
        <text:list-item>
          <text:p text:style-name="List_20_1_Content"> Tel.: 0531 - 878 994 20</text:p>
        </text:list-item>
        <text:list-item>
          <text:p text:style-name="List_20_1_Content"> Fax: 0531 - 878 994 23</text:p>
        </text:list-item>
        <text:list-item>
          <text:p text:style-name="List_20_1_Content"> <text:a xlink:type="simple" xlink:href="mailto:tpaq@stadtteilentwicklung-weststadt.de" text:style-name="Internet_20_link" text:visited-style-name="Visited_20_Internet_20_Link">tpaq@stadtteilentwicklung-weststadt.de</text:a></text:p>
        </text:list-item>
        <text:list-item>
          <text:p text:style-name="List_20_1_Content"> Tram: M5 - Haltestelle: Am Queckenberg</text:p>
        </text:list-item>
        <text:list-item>
          <text:p text:style-name="List_20_1_Content"> Bus: 443 - Haltestelle: An den Gärtnerhöfen</text:p>
        </text:list-item>
        <text:list-item>
          <text:p text:style-name="List_20_1_Content"> Öffnungszeiten:</text:p>
          <text:list text:style-name="List_20_1">
            <text:list-item>
              <text:p text:style-name="List_20_1_Content"> Mo: 09:00 - 12:00</text:p>
            </text:list-item>
            <text:list-item>
              <text:p text:style-name="List_20_1_Content"> Do: 09:00 - 11:00</text:p>
            </text:list-item>
          </text:list>
        </text:list-item>
        <text:list-item>
          <text:p text:style-name="List_20_1_Content_Last"> Ort: <text:a xlink:type="simple" xlink:href="https://www.openstreetmap.org/?mlat=52.24588&amp;mlon=10.49472#map=16/52.24588/10.49472" text:style-name="Internet_20_link" text:visited-style-name="Visited_20_Internet_20_Link">OpenStreetMap</text:a></text:p>
        </text:list-item>
      </text:list>
      <text:h text:style-name="Heading_20_3" text:outline-level="3"><text:bookmark-start text:name="__RefHeading___treffpunktpregelstrasse_4"/><text:bookmark-start text:name="treffpunktpregelstrasse"/>Treffpunkt: Pregelstraße<text:bookmark-end text:name="__RefHeading___treffpunktpregelstrasse_4"/><text:bookmark-end text:name="treffpunktpregelstrasse"/></text:h>
      <text:p text:style-name="Text_20_body"><draw:frame draw:style-name="mediacenter" draw:name="2" text:anchor-type="paragraph" draw:z-index="2" svg:width="10.583333333333cm" svg:height="1.4181666666667cm"><draw:image xlink:href="Pictures/86530cb739e44ee1385c0a1d1c2c80bd.jpg" xlink:type="simple" xlink:show="embed" xlink:actuate="onLoad"/></draw:frame></text:p>
      <text:list text:style-name="List_20_1" text:continue-numbering="false">
        <text:list-item>
          <text:p text:style-name="List_20_1_Content_First"> Pregelstraße 11</text:p>
        </text:list-item>
        <text:list-item>
          <text:p text:style-name="List_20_1_Content"> 38120 Braunschweig</text:p>
        </text:list-item>
        <text:list-item>
          <text:p text:style-name="List_20_1_Content"> Tel.: 0531 - 889 315 87</text:p>
        </text:list-item>
        <text:list-item>
          <text:p text:style-name="List_20_1_Content"> Fax: 0531 - 889 315 89</text:p>
        </text:list-item>
        <text:list-item>
          <text:p text:style-name="List_20_1_Content"> <text:a xlink:type="simple" xlink:href="mailto:tpp@stadtteilentwicklung-weststadt.de" text:style-name="Internet_20_link" text:visited-style-name="Visited_20_Internet_20_Link">tpp@stadtteilentwicklung-weststadt.de</text:a></text:p>
        </text:list-item>
        <text:list-item>
          <text:p text:style-name="List_20_1_Content"> Tram: M3, M5 - Haltestelle: Emsstraße</text:p>
        </text:list-item>
        <text:list-item>
          <text:p text:style-name="List_20_1_Content"> Öffnungszeiten:</text:p>
          <text:list text:style-name="List_20_1">
            <text:list-item>
              <text:p text:style-name="List_20_1_Content"> Mo: 15:00 - 17:00</text:p>
            </text:list-item>
            <text:list-item>
              <text:p text:style-name="List_20_1_Content_Last"> Mi: 10:00 - 12:00</text:p>
            </text:list-item>
          </text:list>
        </text:list-item>
      </text:list>
      <text:h text:style-name="Heading_20_3" text:outline-level="3"><text:bookmark-start text:name="__RefHeading___nachbarschaftszentrum_haus_der_talente_5"/><text:bookmark-start text:name="nachbarschaftszentrum_haus_der_talente"/>Nachbarschaftszentrum / Haus der Talente<text:bookmark-end text:name="__RefHeading___nachbarschaftszentrum_haus_der_talente_5"/><text:bookmark-end text:name="nachbarschaftszentrum_haus_der_talente"/></text:h>
      <text:p text:style-name="Text_20_body"><draw:frame draw:style-name="mediacenter" draw:name="3" text:anchor-type="paragraph" draw:z-index="3" svg:width="10.583333333333cm" svg:height="0.90329087048832cm"><draw:image xlink:href="Pictures/92669539f0ae4fdf56be46e09b0d25f7.jpg" xlink:type="simple" xlink:show="embed" xlink:actuate="onLoad"/></draw:frame></text:p>
      <text:list text:style-name="List_20_1" text:continue-numbering="false">
        <text:list-item>
          <text:p text:style-name="List_20_1_Content_First"> Elbestraße 45</text:p>
        </text:list-item>
        <text:list-item>
          <text:p text:style-name="List_20_1_Content"> 38120 Braunschweig</text:p>
        </text:list-item>
        <text:list-item>
          <text:p text:style-name="List_20_1_Content"> Tel.: 0531 - 889 384 30</text:p>
        </text:list-item>
        <text:list-item>
          <text:p text:style-name="List_20_1_Content"> Fax: 0531 - 889 384 33</text:p>
        </text:list-item>
        <text:list-item>
          <text:p text:style-name="List_20_1_Content"> <text:a xlink:type="simple" xlink:href="mailto:nbz@stadtteilentwicklung-weststadt.de" text:style-name="Internet_20_link" text:visited-style-name="Visited_20_Internet_20_Link">nbz@stadtteilentwicklung-weststadt.de</text:a></text:p>
        </text:list-item>
        <text:list-item>
          <text:p text:style-name="List_20_1_Content"> Tram: M3 - Haltestelle: Saalestrasse</text:p>
        </text:list-item>
        <text:list-item>
          <text:p text:style-name="List_20_1_Content"> Öffnungszeiten:</text:p>
          <text:list text:style-name="List_20_1">
            <text:list-item>
              <text:p text:style-name="List_20_1_Content_Last"> Mo - Fr: 10:00 - 16:00</text:p>
            </text:list-item>
          </text:list>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1T01::22:40</meta:creation-date>
    <dc:creator>Generated</dc:creator>
    <dc:date>2026-08-21T01::22:40</dc:date>
    <dc:language>en-US</dc:language>
    <meta:editing-cycles>1</meta:editing-cycles>
    <meta:editing-duration>PT0S</meta:editing-duration>
    <dc:title>clubs:stadtteilentwicklung_weststadt:start</dc:title>
  </office:meta>
</office:document-meta>
</file>