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c9b6381e28a030478dd6acf2dd1a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ubs:nachbarschaftswerkstatt:start"/><text:bookmark-start text:name="__RefHeading___haus_der_talente_nachbarschaftswerkstatt_1"/><text:bookmark-start text:name="haus_der_talente_nachbarschaftswerkstatt"/>Haus der Talente / Nachbarschaftswerkstatt<text:bookmark-end text:name="__RefHeading___haus_der_talente_nachbarschaftswerkstatt_1"/><text:bookmark-end text:name="haus_der_talente_nachbarschaftswerkstatt"/></text:h>
      <text:p text:style-name="Text_20_body"><draw:frame draw:style-name="medialeft" draw:name="0" text:anchor-type="paragraph" draw:z-index="0" svg:width="5.2916666666667cm" style:rel-width="100%" svg:height="2.2153412553321cm" style:rel-height="scale"><draw:image xlink:href="Pictures/eac9b6381e28a030478dd6acf2dd1afe.png" xlink:type="simple" xlink:show="embed" xlink:actuate="onLoad"/></draw:frame></text:p>
      <text:p text:style-name="Text_20_body">Seid Mai 2015 öffnet die Werkstadt ihre Türen. Auch Schüler sind willkommen und können mit den ehrenamtlichen Handwerkern basteln.</text:p>
      <text:p text:style-name="Text_20_body">Die Nachbarschaftswerkstatt ist eine Kooperation der Initiative: Haus der Talente und dem Projekt: Stadtteil in der Schule, der Bürgerstiftung Braunschweig.</text:p>
      <text:p text:style-name="Text_20_body">Haben Sie defekte Haushaltsgeräte oder andere Gegenstände, die zum Wegwerfen zu schade sind?</text:p>
      <text:p text:style-name="Text_20_body">Dann besuchen Sie uns und reparieren Sie diese gemeinsam unter unserer Anleitung.</text:p>
      <text:p text:style-name="Text_20_body">Wir machen auch Ihre stumpf gewordene Werkzeuge, Messer, Scheren und Gartengeräte wieder scharf auf den nächsten Einsatz.</text:p>
      <text:h text:style-name="Heading_20_2" text:outline-level="2"><text:bookmark-start text:name="__RefHeading___aktionen_2"/><text:bookmark-start text:name="aktionen"/>Aktionen<text:bookmark-end text:name="__RefHeading___aktionen_2"/><text:bookmark-end text:name="aktio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21:27</meta:creation-date>
    <dc:creator>Generated</dc:creator>
    <dc:date>2026-08-21T00::21:27</dc:date>
    <dc:language>en-US</dc:language>
    <meta:editing-cycles>1</meta:editing-cycles>
    <meta:editing-duration>PT0S</meta:editing-duration>
    <dc:title>clubs:nachbarschaftswerkstatt:start</dc:title>
  </office:meta>
</office:document-meta>
</file>