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f702b187739c414c46a240dd14558ce9.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ubs:kjz-rotation:start"/><text:bookmark-start text:name="__RefHeading___kinder-_und_jugendzentrum_rotation_1"/><text:bookmark-start text:name="kinder-_und_jugendzentrum_rotation"/>Kinder- und Jugendzentrum Rotation<text:bookmark-end text:name="__RefHeading___kinder-_und_jugendzentrum_rotation_1"/><text:bookmark-end text:name="kinder-_und_jugendzentrum_rotation"/></text:h>
      <text:p text:style-name="Text_20_body"><draw:frame draw:style-name="medialeft" draw:name="0" text:anchor-type="paragraph" draw:z-index="0" svg:width="2.6458333333333cm" style:rel-width="100%" svg:height="2.0875382262997cm" style:rel-height="scale"><draw:image xlink:href="Pictures/f702b187739c414c46a240dd14558ce9.gif" xlink:type="simple" xlink:show="embed" xlink:actuate="onLoad"/></draw:frame></text:p>
      <text:p text:style-name="Text_20_body">Unser Haus bietet Kindern und Jugendlichen von 6 – 27 Jahren seit fast 30 Jahren einen Ort, an dem sie sich wohl fühlen und für den sie Mitverantwortung tragen. Unser Einzugsbereich umfasst im Wesentlichen Sozialräume im Stadtteil Weststadt. Die Schwerpunkte des Hauses konzentrieren sich dabei auf die Bereiche Sport, Spiel, Bewegung und Ernährung. Zu den weiteren Zielsetzungen gehören: Die Förderung der Entwicklung, die Erweiterung sozialer Kontakte, das Verständnis für kulturelle Unterschiede, tolerantes Gruppenverhalten und die Einübung von sozialen Verhaltensweisen. Bei uns wird Gewaltfreiheit und gegenseitige Rücksichtnahme praktiziert.</text:p>
      <text:p text:style-name="Text_20_body"><text:a xlink:type="simple" xlink:href="http://www.kjz-rotation.de" text:style-name="Internet_20_link" text:visited-style-name="Visited_20_Internet_20_Link">http://www.kjz-rotation.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41:14</meta:creation-date>
    <dc:creator>Generated</dc:creator>
    <dc:date>2026-08-20T23::41:14</dc:date>
    <dc:language>en-US</dc:language>
    <meta:editing-cycles>1</meta:editing-cycles>
    <meta:editing-duration>PT0S</meta:editing-duration>
    <dc:title>clubs:kjz-rotation:start</dc:title>
  </office:meta>
</office:document-meta>
</file>