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392a905e41dc3e4e0da4bdac4dc96b.png"/>
  <manifest:file-entry manifest:media-type="image/png" manifest:full-path="Pictures/e94dbcf025487edf9eeea8e0e77c9fcf.png"/>
  <manifest:file-entry manifest:media-type="image/jpeg" manifest:full-path="Pictures/5e92f415af519c0e7fe52293909e74b3.jpg"/>
  <manifest:file-entry manifest:media-type="image/jpeg" manifest:full-path="Pictures/86530cb739e44ee1385c0a1d1c2c80b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ubs:internationaler-maennertreff:start"/><text:bookmark-start text:name="__RefHeading___internationaler-maennertreff_imt_1"/><text:bookmark-start text:name="internationaler-maennertreff_imt"/>Internationaler-Männertreff [IMT]<text:bookmark-end text:name="__RefHeading___internationaler-maennertreff_imt_1"/><text:bookmark-end text:name="internationaler-maennertreff_imt"/></text:h>
      <text:p text:style-name="Text_20_body"><draw:frame draw:style-name="media" draw:name="0" text:anchor-type="as-char" draw:z-index="0" svg:width="2.1166666666667cm" style:rel-width="100%" svg:height="0.396875cm" style:rel-height="scale"><draw:image xlink:href="Pictures/62392a905e41dc3e4e0da4bdac4dc96b.png" xlink:type="simple" xlink:show="embed" xlink:actuate="onLoad"/></draw:frame></text:p>
      <text:p text:style-name="Text_20_body">Wir sind und machen … <draw:frame draw:style-name="media" draw:name="1" text:anchor-type="as-char" draw:z-index="1" svg:width="2.1166666666667cm" style:rel-width="100%" svg:height="0.396875cm" style:rel-height="scale"><draw:image xlink:href="Pictures/e94dbcf025487edf9eeea8e0e77c9fcf.png" xlink:type="simple" xlink:show="embed" xlink:actuate="onLoad"/></draw:frame>
<draw:frame draw:style-name="medialeft" draw:name="2" text:anchor-type="paragraph" draw:z-index="2" svg:width="5.2916666666667cm" style:rel-width="100%" svg:height="3.3336929162172cm" style:rel-height="scale"><draw:image xlink:href="Pictures/5e92f415af519c0e7fe52293909e74b3.jpg" xlink:type="simple" xlink:show="embed" xlink:actuate="onLoad"/></draw:frame></text:p>
      <text:h text:style-name="Heading_20_2" text:outline-level="2"><text:bookmark-start text:name="__RefHeading___unsere_projekte_2"/><text:bookmark-start text:name="unsere_projekte"/>Unsere Projekte<text:bookmark-end text:name="__RefHeading___unsere_projekte_2"/><text:bookmark-end text:name="unsere_projekte"/></text:h>
      <text:p text:style-name="Text_20_body"><draw:frame draw:style-name="media" draw:name="3" text:anchor-type="as-char" draw:z-index="3" svg:width="2.1166666666667cm" style:rel-width="100%" svg:height="0.396875cm" style:rel-height="scale"><draw:image xlink:href="Pictures/e94dbcf025487edf9eeea8e0e77c9fcf.png" xlink:type="simple" xlink:show="embed" xlink:actuate="onLoad"/></draw:frame></text:p>
      <text:h text:style-name="Heading_20_3" text:outline-level="3"><text:bookmark-start text:name="__RefHeading___aktuelles_projekt_3"/><text:bookmark-start text:name="aktuelles_projekt"/>Aktuelles Projekt<text:bookmark-end text:name="__RefHeading___aktuelles_projekt_3"/><text:bookmark-end text:name="aktuelles_projekt"/></text:h>
      <text:p text:style-name="Text_20_body"><draw:frame draw:style-name="media" draw:name="4" text:anchor-type="as-char" draw:z-index="4" svg:width="2.1166666666667cm" style:rel-width="100%" svg:height="0.396875cm" style:rel-height="scale"><draw:image xlink:href="Pictures/e94dbcf025487edf9eeea8e0e77c9fcf.png" xlink:type="simple" xlink:show="embed" xlink:actuate="onLoad"/></draw:frame></text:p>
      <text:h text:style-name="Heading_20_2" text:outline-level="2"><text:bookmark-start text:name="__RefHeading___adresse_anfahrt_4"/><text:bookmark-start text:name="adresse_anfahrt"/>Adresse &amp; Anfahrt<text:bookmark-end text:name="__RefHeading___adresse_anfahrt_4"/><text:bookmark-end text:name="adresse_anfahrt"/></text:h>
      <text:p text:style-name="Text_20_body">Wir treffen uns regelmäßig jeden <draw:frame draw:style-name="media" draw:name="5" text:anchor-type="as-char" draw:z-index="5" svg:width="2.1166666666667cm" style:rel-width="100%" svg:height="0.396875cm" style:rel-height="scale"><draw:image xlink:href="Pictures/e94dbcf025487edf9eeea8e0e77c9fcf.png" xlink:type="simple" xlink:show="embed" xlink:actuate="onLoad"/></draw:frame> im:</text:p>
      <text:h text:style-name="Heading_20_3" text:outline-level="3"><text:bookmark-start text:name="__RefHeading___treffpunktpregelstrasse_5"/><text:bookmark-start text:name="treffpunktpregelstrasse"/>Treffpunkt: Pregelstraße<text:bookmark-end text:name="__RefHeading___treffpunktpregelstrasse_5"/><text:bookmark-end text:name="treffpunktpregelstrasse"/></text:h>
      <text:p text:style-name="Text_20_body"><draw:frame draw:style-name="mediacenter" draw:name="6" text:anchor-type="paragraph" draw:z-index="6" svg:width="10.583333333333cm" svg:height="1.4181666666667cm"><draw:image xlink:href="Pictures/86530cb739e44ee1385c0a1d1c2c80bd.jpg" xlink:type="simple" xlink:show="embed" xlink:actuate="onLoad"/></draw:frame></text:p>
      <text:list text:style-name="List_20_1" text:continue-numbering="false">
        <text:list-item>
          <text:p text:style-name="List_20_1_Content_First"> Pregelstraße 11</text:p>
        </text:list-item>
        <text:list-item>
          <text:p text:style-name="List_20_1_Content"> 38120 Braunschweig</text:p>
        </text:list-item>
        <text:list-item>
          <text:p text:style-name="List_20_1_Content"> Tel.: 0531 - 889 315 87</text:p>
        </text:list-item>
        <text:list-item>
          <text:p text:style-name="List_20_1_Content"> Fax: 0531 - 889 315 89</text:p>
        </text:list-item>
        <text:list-item>
          <text:p text:style-name="List_20_1_Content"> <text:a xlink:type="simple" xlink:href="mailto:tpp@stadtteilentwicklung-weststadt.de" text:style-name="Internet_20_link" text:visited-style-name="Visited_20_Internet_20_Link">tpp@stadtteilentwicklung-weststadt.de</text:a></text:p>
        </text:list-item>
        <text:list-item>
          <text:p text:style-name="List_20_1_Content"> Tram: M3,M5 - Haltestellen: Donauknoten, Emsstraße</text:p>
        </text:list-item>
        <text:list-item>
          <text:p text:style-name="List_20_1_Content"> Öffnungszeiten:</text:p>
          <text:list text:style-name="List_20_1">
            <text:list-item>
              <text:p text:style-name="List_20_1_Content"> Mo: 15:00 - 17:00</text:p>
            </text:list-item>
            <text:list-item>
              <text:p text:style-name="List_20_1_Content"> Mi: 10:00 - 12:00</text:p>
            </text:list-item>
          </text:list>
        </text:list-item>
        <text:list-item>
          <text:p text:style-name="List_20_1_Content_Last"> Karte: <text:a xlink:type="simple" xlink:href="https://www.openstreetmap.org/?mlat=52.2499&amp;mlon=10.4885#map=17/52.2499/10.4885" text:style-name="Internet_20_link" text:visited-style-name="Visited_20_Internet_20_Link">OpenStreetMa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39:26</meta:creation-date>
    <dc:creator>Generated</dc:creator>
    <dc:date>2026-08-20T23::39:26</dc:date>
    <dc:language>en-US</dc:language>
    <meta:editing-cycles>1</meta:editing-cycles>
    <meta:editing-duration>PT0S</meta:editing-duration>
    <dc:title>clubs:internationaler-maennertreff:start</dc:title>
  </office:meta>
</office:document-meta>
</file>