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0b7edc5c31bd0aba3d77196ec81c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ubs:bs-lug:start"/><text:bookmark-start text:name="__RefHeading___braunschweiger_linux-user-group_1"/><text:bookmark-start text:name="braunschweiger_linux-user-group"/>Braunschweiger Linux-User-Group<text:bookmark-end text:name="__RefHeading___braunschweiger_linux-user-group_1"/><text:bookmark-end text:name="braunschweiger_linux-user-group"/></text:h>
      <text:p text:style-name="Text_20_body"><draw:frame draw:style-name="medialeft" draw:name="0" text:anchor-type="paragraph" draw:z-index="0" svg:width="4.7625cm" style:rel-width="100%" svg:height="4.7625cm" style:rel-height="scale"><draw:image xlink:href="Pictures/380b7edc5c31bd0aba3d77196ec81c8c.png" xlink:type="simple" xlink:show="embed" xlink:actuate="onLoad"/></draw:frame>
aka BS-LUG, sagt: LINUX für Alle! </text:p>
      <text:p text:style-name="Text_20_body">Wir wollen LINUX auf dem Desktop voranbringen und Anwender damit unterstützen. Weiter setzen wir uns für die OSS und Sicherheit in der EDV ein und wollen das Bewusstsein für den (persönlichen) Datenschutz stärken. Dazu Treffen wir uns regelmäßig zu Vorträgen, Vorführungen und Gesprächen. Und halten ebenfalls Veranstaltungen zu den verschiedenen Themenbereichen ab.</text:p>
      <text:p text:style-name="Text_20_body">Die Ausrichtung der BS-LUG ist gemeinnütziger Natur und dient der Wissensvermittlung durch vorhalten entsprechender Medien, Ansprechpartner und Veranstaltungen.</text:p>
      <text:p text:style-name="Text_20_body">Wer Interesse an Linux hat, umsteigen möchte oder sich einfach nur einmal informieren will; besucht uns!
Unsere Termine und mehr gibt es auf: <text:a xlink:type="simple" xlink:href="http://bs-lug.de" text:style-name="Internet_20_link" text:visited-style-name="Visited_20_Internet_20_Link">http://bs-lug.de</text:a></text:p>
      <text:p text:style-name="Text_20_body">Man sieht s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38:36</meta:creation-date>
    <dc:creator>Generated</dc:creator>
    <dc:date>2026-08-20T23::38:36</dc:date>
    <dc:language>en-US</dc:language>
    <meta:editing-cycles>1</meta:editing-cycles>
    <meta:editing-duration>PT0S</meta:editing-duration>
    <dc:title>clubs:bs-lug:start</dc:title>
  </office:meta>
</office:document-meta>
</file>