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4dcc2b4af3d2bac6e6db9090e1d7ea.jpg"/>
  <manifest:file-entry manifest:media-type="image/jpeg" manifest:full-path="Pictures/80d9f90512b5996945e093d55e2216d7.jpg"/>
  <manifest:file-entry manifest:media-type="image/png" manifest:full-path="Pictures/c1b38cd914409c040fa0c9ac1948c43d.png"/>
  <manifest:file-entry manifest:media-type="image/png" manifest:full-path="Pictures/ac877a69a491ab2acf0d8f1f9e26f390.png"/>
  <manifest:file-entry manifest:media-type="image/png" manifest:full-path="Pictures/33790910e9b7c3c7edee1d08343c5115.png"/>
  <manifest:file-entry manifest:media-type="image/png" manifest:full-path="Pictures/c4a12ff158d87f8b168c1d4fcc34e969.png"/>
  <manifest:file-entry manifest:media-type="image/jpeg" manifest:full-path="Pictures/54870fa885c638e60a274164302f7a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80312_20180614_muell_entdecken:start"/><text:bookmark-start text:name="__RefHeading___dem_muell_auf_der_spur_1"/><text:bookmark-start text:name="dem_muell_auf_der_spur"/>2018-03-12 - 2018-06-14: Dem Müll auf der Spur<text:bookmark-end text:name="__RefHeading___dem_muell_auf_der_spur_1"/><text:bookmark-end text:name="dem_muell_auf_der_spur"/></text:h>
      <text:p text:style-name="Text_20_body"><draw:frame draw:style-name="medialeft" draw:name="0" text:anchor-type="paragraph" draw:z-index="0" svg:width="5.2916666666667cm" style:rel-width="100%" svg:height="2.9633333333333cm" style:rel-height="scale"><draw:image xlink:href="Pictures/964dcc2b4af3d2bac6e6db9090e1d7ea.jpg" xlink:type="simple" xlink:show="embed" xlink:actuate="onLoad"/></draw:frame></text:p>
      <text:h text:style-name="Heading_20_2" text:outline-level="2"><text:bookmark-start text:name="__RefHeading___muell_bringt_s_2"/><text:bookmark-start text:name="muell_bringt_s"/>Müll bringt’s…!<text:bookmark-end text:name="__RefHeading___muell_bringt_s_2"/><text:bookmark-end text:name="muell_bringt_s"/></text:h>
      <text:p text:style-name="Text_20_body">Kommen Sie mit auf Entdeckungstour – wo der Müll landet und was man alles daraus macht…</text:p>
      <text:p text:style-name="Text_20_body"><draw:frame draw:style-name="mediaright" draw:name="1" text:anchor-type="paragraph" draw:z-index="1" svg:width="5.2916666666667cm" style:rel-width="100%" svg:height="2.9633333333333cm" style:rel-height="scale"><draw:image xlink:href="Pictures/80d9f90512b5996945e093d55e2216d7.jpg" xlink:type="simple" xlink:show="embed" xlink:actuate="onLoad"/></draw:frame>
</text:p>
      <text:h text:style-name="Heading_20_4" text:outline-level="4"><text:bookmark-start text:name="__RefHeading___besuch_der_muelldeponie_watenbuettel_3"/><text:bookmark-start text:name="besuch_der_muelldeponie_watenbuettel"/>Besuch der Mülldeponie Watenbüttel<text:bookmark-end text:name="__RefHeading___besuch_der_muelldeponie_watenbuettel_3"/><text:bookmark-end text:name="besuch_der_muelldeponie_watenbuettel"/></text:h>
      <text:p text:style-name="Text_20_body">
Was passiert mit dem Müll aus den Braunschweiger Haushalten in Watenbüttel? Was macht das dortige Abfallentsorgungszentrum?
Bei der Besichtigung des Geländes sind feste Schuhe erforderlich.</text:p>
      <text:p text:style-name="Text_20_body">Montag, 12. März, 16 – 18 Uhr, Celler Heerstr. 335 (Bus 480 bis Gut Steinhof, Abfahrt Rathaus 15.30 Uhr)</text:p>
      <text:p text:style-name="Text_20_body"><draw:frame draw:style-name="mediaright" draw:name="2" text:anchor-type="paragraph" draw:z-index="2" svg:width="5.2916666666667cm" style:rel-width="100%" svg:height="2.9909420289855cm" style:rel-height="scale"><draw:image xlink:href="Pictures/c1b38cd914409c040fa0c9ac1948c43d.png" xlink:type="simple" xlink:show="embed" xlink:actuate="onLoad"/></draw:frame>
</text:p>
      <text:h text:style-name="Heading_20_4" text:outline-level="4"><text:bookmark-start text:name="__RefHeading___besuch_der_firma_elpro_in_lehndorf_4"/><text:bookmark-start text:name="besuch_der_firma_elpro_in_lehndorf"/>Besuch der Firma ELPRO in Lehndorf<text:bookmark-end text:name="__RefHeading___besuch_der_firma_elpro_in_lehndorf_4"/><text:bookmark-end text:name="besuch_der_firma_elpro_in_lehndorf"/></text:h>
      <text:p text:style-name="Text_20_body">
Die Firma ELPRO Umweltservice in Lehndorf sammelt, zerlegt und sortiert Elektroschrott aus privaten Haushalten und Unternehmen. Daraus gewinnt man wertvolle Rohstoffe. Wie läuft das ab? Betriebsbesichtigung mit vielen Infos.</text:p>
      <text:p text:style-name="Text_20_body">Donnerstag, 12. April, 16 - 18 Uhr, Hannoversche Str. 66 A</text:p>
      <text:p text:style-name="Text_20_body"><draw:frame draw:style-name="mediaright" draw:name="3" text:anchor-type="paragraph" draw:z-index="3" svg:width="4.4979166666667cm" style:rel-width="100%" svg:height="2.9986111111111cm" style:rel-height="scale"><draw:image xlink:href="Pictures/ac877a69a491ab2acf0d8f1f9e26f390.png" xlink:type="simple" xlink:show="embed" xlink:actuate="onLoad"/></draw:frame>
</text:p>
      <text:h text:style-name="Heading_20_4" text:outline-level="4"><text:bookmark-start text:name="__RefHeading___kickerturnier_mit_kartoni-pappkickern_5"/><text:bookmark-start text:name="kickerturnier_mit_kartoni-pappkickern"/>Kickerturnier mit KARTONI-Pappkickern<text:bookmark-end text:name="__RefHeading___kickerturnier_mit_kartoni-pappkickern_5"/><text:bookmark-end text:name="kickerturnier_mit_kartoni-pappkickern"/></text:h>
      <text:p text:style-name="Text_20_body">
Die Braunschweiger Firma KickPack baut große stabile Kicker aus Karton. Im Jugendzentrum ROTATION in der Weststadt bauen wir sie gemeinsam auf und machen ein echtes Kickerturnier mit mehreren Teams.</text:p>
      <text:p text:style-name="Text_20_body">Donnerstag, 17.Mai, 15 – 18 Uhr, Jugendzentrum Rotation, Emsstraße 50</text:p>
      <text:p text:style-name="Text_20_body"><draw:frame draw:style-name="mediaright" draw:name="4" text:anchor-type="paragraph" draw:z-index="4" svg:width="4.4979166666667cm" style:rel-width="100%" svg:height="2.8812277580071cm" style:rel-height="scale"><draw:image xlink:href="Pictures/33790910e9b7c3c7edee1d08343c5115.png" xlink:type="simple" xlink:show="embed" xlink:actuate="onLoad"/></draw:frame>
</text:p>
      <text:h text:style-name="Heading_20_4" text:outline-level="4"><text:bookmark-start text:name="__RefHeading___was_sie_schon_immer_ueber_muell_wissen_wollten_6"/><text:bookmark-start text:name="was_sie_schon_immer_ueber_muell_wissen_wollten"/>Was Sie schon immer über Müll wissen wollten…<text:bookmark-end text:name="__RefHeading___was_sie_schon_immer_ueber_muell_wissen_wollten_6"/><text:bookmark-end text:name="was_sie_schon_immer_ueber_muell_wissen_wollten"/></text:h>
      <text:p text:style-name="Text_20_body">
Im ALBA Kunden- und Umweltzentrum erfährt man alles über Müll – woraus er besteht, wie er getrennt wird und was dann damit passiert.
Multimedial sowie ganz konkret und praktisch – dazu gibt‘s Kaffee + Kuchen.</text:p>
      <text:p text:style-name="Text_20_body">Donnerstag, 14. Juni, 16.30 – 18 Uhr, Karrenführerstr. 1 (Ecke Bohlweg)</text:p>
      <text:p text:style-name="Text_20_body">Die Teilnahme an allen Veranstaltungen ist kostenlos.</text:p>
      <text:h text:style-name="Heading_20_4" text:outline-level="4"><text:bookmark-start text:name="__RefHeading___kontakt_und_voranmeldung_bei_7"/><text:bookmark-start text:name="kontakt_und_voranmeldung_bei"/>Kontakt und Voranmeldung bei:<text:bookmark-end text:name="__RefHeading___kontakt_und_voranmeldung_bei_7"/><text:bookmark-end text:name="kontakt_und_voranmeldung_bei"/></text:h>
      <text:list text:style-name="List_20_1" text:continue-numbering="false">
        <text:list-item>
          <text:p text:style-name="List_20_1_Content_First"> Michael Lehmann / Weststadt, Telefon  88 93 84 30, <text:a xlink:type="simple" xlink:href="mailto:nbz@stadtteilentwicklung-weststadt.de" text:style-name="Internet_20_link" text:visited-style-name="Visited_20_Internet_20_Link">nbz@stadtteilentwicklung-weststadt.de</text:a></text:p>
        </text:list-item>
        <text:list-item>
          <text:p text:style-name="List_20_1_Content"> Kerstin Born / Nibelungen-Wohnbau, Telefon 30 003 – 133, <text:a xlink:type="simple" xlink:href="mailto:k.born@nibelungen-wohnbau.de" text:style-name="Internet_20_link" text:visited-style-name="Visited_20_Internet_20_Link">k.born@nibelungen-wohnbau.de</text:a></text:p>
        </text:list-item>
        <text:list-item>
          <text:p text:style-name="List_20_1_Content_Last"> Andreas Klepp / RGZ VHS BS, Telefon 24 12 – 460, <text:a xlink:type="simple" xlink:href="mailto:andreas.klepp@vhs-braunschweig.de" text:style-name="Internet_20_link" text:visited-style-name="Visited_20_Internet_20_Link">andreas.klepp@vhs-braunschweig.de</text:a></text:p>
        </text:list-item>
      </text:list>
      <text:p text:style-name="Text_20_body"><draw:frame draw:style-name="medialeft" draw:name="5" text:anchor-type="paragraph" draw:z-index="5" svg:width="2.1166666666667cm" style:rel-width="100%" svg:height="1.3586711711712cm" style:rel-height="scale"><draw:image xlink:href="Pictures/c4a12ff158d87f8b168c1d4fcc34e969.png" xlink:type="simple" xlink:show="embed" xlink:actuate="onLoad"/></draw:frame>
<draw:frame draw:style-name="mediaright" draw:name="6" text:anchor-type="paragraph" draw:z-index="6" svg:width="3.7041666666667cm" style:rel-width="100%" svg:height="0.67206399437412cm" style:rel-height="scale"><draw:image xlink:href="Pictures/54870fa885c638e60a274164302f7ab2.jpg" xlink:type="simple" xlink:show="embed" xlink:actuate="onLoad"/></draw:frame>
Die Aktivitäten des Regionalen Grundbildungszentrums der VHS Braunschweig werden gefördert durch das Land Niedersachsen.</text:p>
      <text:p text:style-name="Text_20_body">Siehe: <text:a xlink:type="simple" xlink:href="https://bs-west.de/activitys:20180312_20180614_muell_entdecken:aktion_-_20180312_-_plakat_muell_2.pdf" text:style-name="Internet_20_link" text:visited-style-name="Visited_20_Internet_20_Link">aktion_-_20180312_-_plakat_muell_2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0::21:27</meta:creation-date>
    <dc:creator>Generated</dc:creator>
    <dc:date>2026-08-21T00::21:27</dc:date>
    <dc:language>en-US</dc:language>
    <meta:editing-cycles>1</meta:editing-cycles>
    <meta:editing-duration>PT0S</meta:editing-duration>
    <dc:title>activitys:20180312_20180614_muell_entdecken:start</dc:title>
  </office:meta>
</office:document-meta>
</file>